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music"/>Utilisation de l'environnement d'enregistrement: </text:p>
      <text:list text:style-name="Numbering_20_1" text:continue-numbering="false">
        <text:list-item>
          <text:p text:style-name="Numbering_20_1_Content_First"> Préférablement suivre avant la page <text:a xlink:type="simple" xlink:href="https://www.wiki.piment-noir.org/doku.php/fr:demarrage" text:style-name="Internet_20_link" text:visited-style-name="Visited_20_Internet_20_Link">Demarrage</text:a> (optionnel); </text:p>
        </text:list-item>
        <text:list-item>
          <text:p text:style-name="Numbering_20_1_Content"> Démarrer la machine blacktower;</text:p>
        </text:list-item>
        <text:list-item>
          <text:p text:style-name="Numbering_20_1_Content"> Attendre le menu du bootloader GRUB de choix du système d'exploitation;</text:p>
        </text:list-item>
        <text:list-item>
          <text:p text:style-name="Numbering_20_1_Content"> Choisir avec les flèches du clavier l'entrée “Windows 7 loader”;</text:p>
        </text:list-item>
        <text:list-item>
          <text:p text:style-name="Numbering_20_1_Content"> Choisir l'utilisateur “audio”; </text:p>
        </text:list-item>
        <text:list-item>
          <text:p text:style-name="Numbering_20_1_Content"> Démarrer <text:a xlink:type="simple" xlink:href="http://www.reaper.fm/" text:style-name="Internet_20_link" text:visited-style-name="Visited_20_Internet_20_Link">REAPER</text:a> avec le raccourci sur le bureau ou dans le menu de Windows Seven;</text:p>
        </text:list-item>
        <text:list-item>
          <text:p text:style-name="Numbering_20_1_Content_Last"> S'amuser avec <text:a xlink:type="simple" xlink:href="http://www.reaper.fm/" text:style-name="Internet_20_link" text:visited-style-name="Visited_20_Internet_20_Link">REAPER</text:a>. </text:p>
        </text:list-item>
      </text:list>
      <text:p text:style-name="Text_20_body">Cette page n'est en aucun cas un substitut à la documentation de <text:a xlink:type="simple" xlink:href="http://www.reaper.fm/" text:style-name="Internet_20_link" text:visited-style-name="Visited_20_Internet_20_Link">REAPER</text:a> et il faudra donc se taper l'intégralité de la documentation d'utilisation de <text:a xlink:type="simple" xlink:href="http://www.reaper.fm/" text:style-name="Internet_20_link" text:visited-style-name="Visited_20_Internet_20_Link">REAPER</text:a> pour maîtriser le logiciel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59:15</meta:creation-date>
    <dc:creator>Generated</dc:creator>
    <dc:date>2026-09-17T17::59:15</dc:date>
    <dc:language>en-US</dc:language>
    <meta:editing-cycles>1</meta:editing-cycles>
    <meta:editing-duration>PT0S</meta:editing-duration>
    <dc:title>en:music</dc:title>
  </office:meta>
</office:document-meta>
</file>